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Van Slingelandtstraat 6, 2582 XP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Van Slingelandtstraat 6 door het maken van een trap, het maken van een dakterras en het maken van een koekoek aan de voorgevel</text:p>
            <text:p text:style-name="common-al"/>
            <text:p text:style-name="common-al">Ons kenmerk: VTH2026-64609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Van Slingelandtstraat 6, 2582 XP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2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59316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31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31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4609</meta:user-defined>
    <meta:user-defined meta:name="DCTERMS.abstract">het veranderen van het pand Van Slingelandtstraat 6 door het maken van een trap, het maken van een dakterras en het maken van een koekoek aan de voorgevel</meta:user-defined>
    <dc:language>nl</dc:language>
    <meta:user-defined meta:name="OVERHEIDop.locatietype/OVERHEIDop.gebiedsmarkering">Punt</meta:user-defined>
    <meta:user-defined meta:name="DC.title">Omgevingsvergunning - Aangevraagd, Van Slingelandtstraat 6, 2582 XP 's-Gravenhage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316</meta:user-defined>
    <meta:user-defined meta:name="OVERHEIDop.GmbID/DC.identifier">gmb-2026-359316</meta:user-defined>
    <meta:user-defined meta:name="OVERHEIDop.versieInformatie"/>
  </office:meta>
</office:document-meta>
</file>