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Schuttersveld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vervangende nieuwbouw grondgebonden woningen Schuttersveld te Brunssum. </text:p>
            <text:p text:style-name="common-al">Dossiernummer: 202696139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22-07-2026. De gemeente neemt daarover waarschijnlijk 16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593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96139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een omgevingsplanactiviteit bouwen, Schuttersveld, Bruns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9313</meta:user-defined>
    <meta:user-defined meta:name="OVERHEIDop.GmbID/DC.identifier">gmb-2026-359313</meta:user-defined>
    <meta:user-defined meta:name="OVERHEIDop.versieInformatie"/>
  </office:meta>
</office:document-meta>
</file>