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leasterwei te Goingarijp: melding toepassen van grond of baggerspecie tbv de wegbermen. (Z.90416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toepassen van grond of baggerspecie tbv de wegbermen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5929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9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9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904164</meta:user-defined>
    <dc:language>nl</dc:language>
    <meta:user-defined meta:name="OVERHEIDop.locatietype/OVERHEIDop.gebiedsmarkering">Lijn</meta:user-defined>
    <meta:user-defined meta:name="DC.title">Kleasterwei te Goingarijp: melding toepassen van grond of baggerspecie tbv de wegbermen. (Z.904164)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292</meta:user-defined>
    <meta:user-defined meta:name="OVERHEIDop.GmbID/DC.identifier">gmb-2026-359292</meta:user-defined>
    <meta:user-defined meta:name="OVERHEIDop.versieInformatie"/>
  </office:meta>
</office:document-meta>
</file>