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het verbouwen van de jongveestal, Meijerinksweg 5 te  Haa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reedmelding bouwactiviteit (technisch) voor de locatie Meijerinksweg 5 te Haarle is afgehandeld. De melding is geregistreerd onder zaaknummer Z2026-000021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5928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8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8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150</meta:user-defined>
    <meta:user-defined meta:name="DCTERMS.abstract">Betreft: Melding op locatie Meijerinksweg 5 te  Haarl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afhandeling het verbouwen van de jongveestal, Meijerinksweg 5 te  Haarl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284</meta:user-defined>
    <meta:user-defined meta:name="OVERHEIDop.GmbID/DC.identifier">gmb-2026-359284</meta:user-defined>
    <meta:user-defined meta:name="OVERHEIDop.versieInformatie"/>
  </office:meta>
</office:document-meta>
</file>