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adressplitsing  aan de Tuinen 23, 8911 KC Leeuwarden (OV-2025-03405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adressplitsing  aan de Tuinen 23, 8911 KC Leeuwarden. Bij ons geregistreerd onder kenmerk: OV-2025-034054. De verzenddatum van de omgevingsvergunning is 23-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927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7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7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34054</meta:user-defined>
    <dc:language>nl</dc:language>
    <meta:user-defined meta:name="OVERHEIDop.locatietype/OVERHEIDop.gebiedsmarkering">Punt</meta:user-defined>
    <meta:user-defined meta:name="DC.title">Verleende omgevingsvergunning voor het realiseren van een adressplitsing  aan de Tuinen 23, 8911 KC Leeuwarden (OV-2025-034054)</meta:user-defined>
    <meta:user-defined meta:name="DCTERMS.W3CDTF/DCTERMS.available">2026-07-27</meta:user-defined>
    <meta:user-defined meta:name="DCTERMS.W3CDTF/OVERHEIDop.jaargang">2026</meta:user-defined>
    <meta:user-defined meta:name="OVERHEIDop.publicationIssue">359273</meta:user-defined>
    <meta:user-defined meta:name="OVERHEIDop.GmbID/DC.identifier">gmb-2026-359273</meta:user-defined>
    <meta:user-defined meta:name="OVERHEIDop.versieInformatie"/>
  </office:meta>
</office:document-meta>
</file>