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mobiel breken van bouw- en sloopafval, Hunneperkade 4 in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3-07-2026</text:p>
            <text:p text:style-name="common-al">
            <text:span text:style-name="nadrukvet">Locatie:</text:span> Hunneperkade 4 in Deventer</text:p>
            <text:p text:style-name="common-al">
            <text:span text:style-name="nadrukvet">Zaakomschrijving:</text:span> het mobiel puinbreken van metselwerk en betonpuin</text:p>
            <text:p text:style-name="common-al">
            <text:span text:style-name="nadrukvet">Zaaknummer:</text:span> Z2026-00006572</text:p>
            <text:p text:style-name="common-al"/>
            <text:p text:style-name="common-al">
            <text:span text:style-name="nadrukvet">Wij hebben een melding ontvangen</text:span>
          </text:p>
            <text:p text:style-name="common-al">Burgemeester en wethouders van Deventer maken bekend dat zij bovenstaande melding hebben ontvangen. Het gaat om het breken van circa 38.000 ton <text:span text:style-name="nadrukvet">gemengd puin</text:span> gedurende <text:span text:style-name="nadrukvet">25</text:span> dagen in de periode van <text:span text:style-name="nadrukvet">10 augustus 2026</text:span> tot en met <text:span text:style-name="nadrukvet">10 november 2026</text:span>.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657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5926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6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6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vent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6572</meta:user-defined>
    <meta:user-defined meta:name="DCTERMS.abstract">het mobiel puinbreken van metselwerk en betonpuin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Ontvangen melding mobiel breken van bouw- en sloopafval, Hunneperkade 4 in Deventer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266</meta:user-defined>
    <meta:user-defined meta:name="OVERHEIDop.GmbID/DC.identifier">gmb-2026-359266</meta:user-defined>
    <meta:user-defined meta:name="OVERHEIDop.versieInformatie"/>
  </office:meta>
</office:document-meta>
</file>