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De Vervoering de Entree de Coupe en de Trace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omgevingsvergunning voor het realiseren van 232 woningen met zaaknummer 1243539 op de locatie De Vervoering 17A tm 19, Entree 1 tm 104, Coupé 1 tm 73 en Tracé 1 tm 55 in Heerhugowaard. De vergunning is verleend en er is een hogere waarde besluit toegek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92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268104</meta:user-defined>
    <dc:language>nl</dc:language>
    <meta:user-defined meta:name="DC.title">Besluit: Vergunning verleend De Vervoering de Entree de Coupe en de Trace in Heerhugowaard</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6766</meta:user-defined>
    <meta:user-defined meta:name="OVERHEIDop.publicationIssue">359256</meta:user-defined>
    <meta:user-defined meta:name="OVERHEIDop.GmbID/DC.identifier">gmb-2026-359256</meta:user-defined>
    <meta:user-defined meta:name="OVERHEIDop.versieInformatie"/>
  </office:meta>
</office:document-meta>
</file>