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alcohol ontheffing op de locatie Nijverheidsweg 55, 2821 AT Stol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-07-2026 heeft de gemeente een aanvraag ontvangen voor een alcohol ontheffing voor alcohol ontheffing op de locatie Nijverheidsweg 55, 2821 AT Stolwijk. De aanvraag is geregistreerd onder zaaknummer 19311955695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5922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19311955695</meta:user-defined>
    <dc:language>nl</dc:language>
    <meta:user-defined meta:name="OVERHEIDop.locatietype/OVERHEIDop.gebiedsmarkering">Vlak</meta:user-defined>
    <meta:user-defined meta:name="DC.title">Kennisgeving ontvangst aanvraag voor een alcohol ontheffing op de locatie Nijverheidsweg 55, 2821 AT Stolwij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228</meta:user-defined>
    <meta:user-defined meta:name="OVERHEIDop.GmbID/DC.identifier">gmb-2026-359228</meta:user-defined>
    <meta:user-defined meta:name="OVERHEIDop.versieInformatie"/>
  </office:meta>
</office:document-meta>
</file>