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oprichten 3 appartement gebouwen (69 appartementen fase 1) (technische bouwactiviteit aan de Venusstraat 93 t/m 137, 94 t/m 138 en Saturnusstraat 93 t/m 137 (Neptunusstraat nabij 51) in Hengelo</text:p>
      <text:section text:name="zakelijke-mededeling_id1-3-2" text:style-name="zakelijke-mededeling">
        <text:section text:name="zakelijke-mededeling-tekst_id1-3-2-1" text:style-name="zakelijke-mededeling-tekst">
          <text:section text:name="tekst_id1-3-2-1-1" text:style-name="tekst">
            <text:p text:style-name="common-al">Op 20 juli 2026 heeft de gemeente een aanvraag ontvangen voor een Omgevingsvergunning voor het oprichten 3 appartement gebouwen (69 appartementen fase 1) (technische bouwactiviteit) op locatie Venusstraat 93 t/m 137, 94 t/m 138 en Saturnusstraat 93 t/m 137 (Neptunusstraat nabij 51) in Hengelo. De aanvraag is geregistreerd onder zaaknummer Z2026-00002870. De aanvraag betreft:</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922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2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2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70</meta:user-defined>
    <meta:user-defined meta:name="DCTERMS.abstract">Betreft: Aanvraag op locatie Venusstraat 93 t/m 137, 94 t/m 138 en Saturnusstraat 93 t/m 137 (Neptunusstraat nabij 51) in Hengelo</meta:user-defined>
    <dc:language>nl</dc:language>
    <meta:user-defined meta:name="OVERHEIDop.locatietype/OVERHEIDop.gebiedsmarkering">Vlak</meta:user-defined>
    <meta:user-defined meta:name="DC.title">Kennisgeving ontvangst vergunningaanvraag, oprichten 3 appartement gebouwen (69 appartementen fase 1) (technische bouwactiviteit aan de Venusstraat 93 t/m 137, 94 t/m 138 en Saturnusstraat 93 t/m 137 (Neptunusstraat nabij 51) in Hengelo</meta:user-defined>
    <meta:user-defined meta:name="DCTERMS.W3CDTF/DCTERMS.available">2026-07-28</meta:user-defined>
    <meta:user-defined meta:name="DCTERMS.W3CDTF/OVERHEIDop.jaargang">2026</meta:user-defined>
    <meta:user-defined meta:name="OVERHEIDop.publicationIssue">359220</meta:user-defined>
    <meta:user-defined meta:name="OVERHEIDop.GmbID/DC.identifier">gmb-2026-359220</meta:user-defined>
    <meta:user-defined meta:name="OVERHEIDop.versieInformatie"/>
  </office:meta>
</office:document-meta>
</file>