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van de woning aan Van Riebeeckstraat 36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2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2 juli 2026. De gemeente Barneveld neemt daarover waarschijnlijk binnen 8 weken na 22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5917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bouwen van de woning aan Van Riebeeckstraat 36 Barnevel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76</meta:user-defined>
    <meta:user-defined meta:name="OVERHEIDop.GmbID/DC.identifier">gmb-2026-359176</meta:user-defined>
    <meta:user-defined meta:name="OVERHEIDop.versieInformatie"/>
  </office:meta>
</office:document-meta>
</file>