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Tijmlaan 2 Nijkerk, het kappen van 1 esdoor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813</text:p>
            <text:p text:style-name="common-al">Ontvangen op 22 juli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5916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6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6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Tijmlaan 2 Nijkerk, het kappen van 1 esdoorn.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164</meta:user-defined>
    <meta:user-defined meta:name="OVERHEIDop.GmbID/DC.identifier">gmb-2026-359164</meta:user-defined>
    <meta:user-defined meta:name="OVERHEIDop.versieInformatie"/>
  </office:meta>
</office:document-meta>
</file>