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Burgemeester Bootlaan 2 Ede, het kappen van 1 beuk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2 juli 2026</text:p>
            <text:p text:style-name="common-al">Zaaknummer 2026W1777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59151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15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15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Burgemeester Bootlaan 2 Ede, het kappen van 1 beuk.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151</meta:user-defined>
    <meta:user-defined meta:name="OVERHEIDop.GmbID/DC.identifier">gmb-2026-359151</meta:user-defined>
    <meta:user-defined meta:name="OVERHEIDop.versieInformatie"/>
  </office:meta>
</office:document-meta>
</file>