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hoogwerker van 24 augustus 2026 tot en met 26 augustus 2026 2026 ter hoogte van Waterlandplein voor nummer 3 en 5, 1441RP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eft de gemeente een melding plaatsen hoogwerker van 24 augustus 2026 tot en met 26 augustus 2026 2026 ter hoogte van Waterlandplein voor nummer 3 en 5, 1441RP Purmerend ontvangen. De melding is geregistreerd onder zaaknummer Z2026-00003088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5914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4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4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088</meta:user-defined>
    <meta:user-defined meta:name="DCTERMS.abstract">Betreft: melding op locatie Waterlandplein voor nrs 3 en 5, 1441RP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hoogwerker van 24 augustus 2026 tot en met 26 augustus 2026 2026 ter hoogte van Waterlandplein voor nummer 3 en 5, 1441RP Purmere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40</meta:user-defined>
    <meta:user-defined meta:name="OVERHEIDop.GmbID/DC.identifier">gmb-2026-359140</meta:user-defined>
    <meta:user-defined meta:name="OVERHEIDop.versieInformatie"/>
  </office:meta>
</office:document-meta>
</file>