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492 - het renoveren van de woningen   - Omgevingsvergunning - Huizerm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492</text:p>
            <text:p text:style-name="common-al">Ontvangstdatum: 22 juli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5910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0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857</meta:user-defined>
    <meta:user-defined meta:name="DCTERMS.abstract">Gemeente Huizen - Z.470492 - het renoveren van de woningen   - Omgevingsvergunning - Huizermaat</meta:user-defined>
    <dc:language>nl</dc:language>
    <meta:user-defined meta:name="OVERHEIDop.locatietype/OVERHEIDop.gebiedsmarkering">Punt</meta:user-defined>
    <meta:user-defined meta:name="DC.title">Gemeente Huizen - Z.470492 - het renoveren van de woningen   - Omgevingsvergunning - Huizermaa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9106</meta:user-defined>
    <meta:user-defined meta:name="OVERHEIDop.GmbID/DC.identifier">gmb-2026-359106</meta:user-defined>
    <meta:user-defined meta:name="OVERHEIDop.versieInformatie"/>
  </office:meta>
</office:document-meta>
</file>