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371 - het uitbreiden en intern verbouwen van de woning  - Omgevingsvergunning - Woensberg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371</text:p>
            <text:p text:style-name="common-al">Ontvangstdatum: 21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591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56</meta:user-defined>
    <meta:user-defined meta:name="DCTERMS.abstract">Gemeente Huizen - Z.470371 - het uitbreiden en intern verbouwen van de woning  - Omgevingsvergunning - Woensbergweg 1</meta:user-defined>
    <dc:language>nl</dc:language>
    <meta:user-defined meta:name="OVERHEIDop.locatietype/OVERHEIDop.gebiedsmarkering">Adres</meta:user-defined>
    <meta:user-defined meta:name="DC.title">Gemeente Huizen - Z.470371 - het uitbreiden en intern verbouwen van de woning  - Omgevingsvergunning - Woensbergweg 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105</meta:user-defined>
    <meta:user-defined meta:name="OVERHEIDop.GmbID/DC.identifier">gmb-2026-359105</meta:user-defined>
    <meta:user-defined meta:name="OVERHEIDop.versieInformatie"/>
  </office:meta>
</office:document-meta>
</file>