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autocross Hallum op 29 augustus 2026 van 11.00 uur tot 19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123269. De evenementenvergunning is verleend. De gemeente geeft hiermee toestemming voor het organiseren van autocross Hallum op 29 augustus 2026 aan aan de Zuidermiedweg te Hallum.</text:p>
            <text:p text:style-name="common-al">
            
          </text:p>
            <text:p text:style-name="common-al">Het besluit is verzonden op 23 juli 2026.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908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8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23269</meta:user-defined>
    <meta:user-defined meta:name="DCTERMS.abstract">Verleende evenementenvergunning voor het organiseren van autocross Hallum op 29 augustus 2026 op het perceel aan de Zuidermiedweg te Hallum</meta:user-defined>
    <dc:language>nl</dc:language>
    <meta:user-defined meta:name="OVERHEIDop.locatietype/OVERHEIDop.gebiedsmarkering">Vlak</meta:user-defined>
    <meta:user-defined meta:name="DC.title">Besluit op aanvraag evenementenvergunning voor het organiseren van autocross Hallum op 29 augustus 2026 van 11.00 uur tot 19.00 uu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9080</meta:user-defined>
    <meta:user-defined meta:name="OVERHEIDop.GmbID/DC.identifier">gmb-2026-359080</meta:user-defined>
    <meta:user-defined meta:name="OVERHEIDop.versieInformatie"/>
  </office:meta>
</office:document-meta>
</file>