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Durkweg 4  te Kwadijk, DSO nummer 2026072201139, zaaknummer ODIJ-Z-26-18594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Edam-Volendam. De melding is gedaan voor de activiteit toepassen van grond of baggerspecie op de locatie Durkweg 4  te Kwadijk.</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5900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op de locatie Durkweg 4  te Kwadijk, DSO nummer 2026072201139, zaaknummer ODIJ-Z-26-185945</meta:user-defined>
    <meta:user-defined meta:name="DCTERMS.W3CDTF/DCTERMS.available">2026-07-27</meta:user-defined>
    <meta:user-defined meta:name="DCTERMS.W3CDTF/OVERHEIDop.jaargang">2026</meta:user-defined>
    <meta:user-defined meta:name="OVERHEIDop.publicationIssue">359006</meta:user-defined>
    <meta:user-defined meta:name="OVERHEIDop.GmbID/DC.identifier">gmb-2026-359006</meta:user-defined>
    <meta:user-defined meta:name="OVERHEIDop.versieInformatie"/>
  </office:meta>
</office:document-meta>
</file>