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en voor het opslaan van propaan in een opslagtank en het opslaan van gevaarlijke stoffen in verpakkingen op de Vuilcop 3 in Nieuwegein</text:p>
      <text:section text:name="zakelijke-mededeling_id1-3-2" text:style-name="zakelijke-mededeling">
        <text:section text:name="zakelijke-mededeling-tekst_id1-3-2-1" text:style-name="zakelijke-mededeling-tekst">
          <text:section text:name="tekst_id1-3-2-1-1" text:style-name="tekst">
            <text:p text:style-name="common-al">Bekendmaking melding Besluit activiteiten leefomgeving</text:p>
            <text:p text:style-name="common-al">ODU Zaakkenmerk: Z/26/2043927</text:p>
            <text:p text:style-name="common-al">Het college van burgemeester en wethouders van de gemeente Nieuwegein heeft op 17 en 18 juni 2026 van Van Wijk Aannemersbedrijf Nieuwegein B.V. te Nieuwegein meldingen ontvangen op basis van de artikelen 4.897 en 4.1005 van het Besluit activiteiten leefomgeving (Bal). Deze meldingen gaan over het opslaan van propaan in een opslagtank en het opslaan van gevaarlijke stoffen in verpakkingen op de locatie Vuilcop 3 in Nieuwegein.</text:p>
            <text:p text:style-name="common-al">De meldingen zijn ingediend voor reeds bestaande opslagvoorzieningen.</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last-al">Heeft u vragen? Neemt u dan contact op met de ODU via telefoonnummer 030-7023200 of info@odu.nl. Vermeldt u hierbij ons zaakkenmerk: Z/26/204392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5900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1365</meta:user-defined>
    <meta:user-defined meta:name="DCTERMS.abstract">Betreft: Melding op locatie Vuilcop 3, 3439LS Nieuwegein</meta:user-defined>
    <dc:language>nl</dc:language>
    <meta:user-defined meta:name="OVERHEIDop.locatietype/OVERHEIDop.gebiedsmarkering">Punt</meta:user-defined>
    <meta:user-defined meta:name="DC.title">Bekendmaking meldingen voor het opslaan van propaan in een opslagtank en het opslaan van gevaarlijke stoffen in verpakkingen op de Vuilcop 3 in Nieuwegein</meta:user-defined>
    <meta:user-defined meta:name="DCTERMS.W3CDTF/DCTERMS.available">2026-07-27</meta:user-defined>
    <meta:user-defined meta:name="DCTERMS.W3CDTF/OVERHEIDop.jaargang">2026</meta:user-defined>
    <meta:user-defined meta:name="OVERHEIDop.publicationIssue">359001</meta:user-defined>
    <meta:user-defined meta:name="OVERHEIDop.GmbID/DC.identifier">gmb-2026-359001</meta:user-defined>
    <meta:user-defined meta:name="OVERHEIDop.versieInformatie"/>
  </office:meta>
</office:document-meta>
</file>