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fhandeling melding voor het aanbrengen van spandoeken t.b.v. City Run 2026.</text:p>
      <text:section text:name="zakelijke-mededeling_id1-3-2" text:style-name="zakelijke-mededeling">
        <text:section text:name="zakelijke-mededeling-tekst_id1-3-2-1" text:style-name="zakelijke-mededeling-tekst">
          <text:section text:name="tekst_id1-3-2-1-1" text:style-name="tekst">
            <text:p text:style-name="common-al">Wij hebben op 30 juni 2026 een melding ontvangen voor het aanbrengen van spandoeken t.b.v. City Run 2026 op de locatie verschillende locaties in de gemeente Hellendoorn. De melding is behandeld onder zaaknummer Z2026-00001952 en is geaccepteerd.</text:p>
            <text:p text:style-name="common-al">Wij geven toestemming om spandoeken te plaatsen van 20 september 2026 tot en met 27 september 2026 op de volgende locaties:</text:p>
            <text:p text:style-name="common-al">1. Joncheerelaan / Meester Ponsteenlaan in Nijverdal</text:p>
            <text:p text:style-name="common-al">2. Rijssensestraat / PC Stamstraat in Nijverdal</text:p>
            <text:p text:style-name="common-al">3. Baron van Sternbachlaan in Nijverdal</text:p>
            <text:p text:style-name="common-al">4. Toyota Konijnenbelt in Nijverdal</text:p>
            <text:p text:style-name="last-al">5. Meester Tijhuisweg / G. van der Muelenweg in Nijverd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589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Rx.Mission zaak Z2026-00001952</meta:user-defined>
    <meta:user-defined meta:name="DCTERMS.abstract">Betreft: Melding melding voor het aanbrengen van spandoeken t.b.v. City Run 2026 op locatie verschillende locaties in de gemeente Hellendoor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afhandeling melding voor het aanbrengen van spandoeken t.b.v. City Run 2026.</meta:user-defined>
    <meta:user-defined meta:name="DCTERMS.W3CDTF/DCTERMS.available">2026-07-27</meta:user-defined>
    <meta:user-defined meta:name="DCTERMS.W3CDTF/OVERHEIDop.jaargang">2026</meta:user-defined>
    <meta:user-defined meta:name="OVERHEIDop.publicationIssue">358999</meta:user-defined>
    <meta:user-defined meta:name="OVERHEIDop.GmbID/DC.identifier">gmb-2026-358999</meta:user-defined>
    <meta:user-defined meta:name="OVERHEIDop.versieInformatie"/>
  </office:meta>
</office:document-meta>
</file>