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verbouwen/renoveren van een woning, Parcours 49, Buitenpost</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verbouwen/renoveren van een woning, Parcours 49, Buitenpost</text:p>
            <text:p text:style-name="common-al">Zaaknummer: Z2026-000535</text:p>
            <text:p text:style-name="common-al">Zaakadres: Parcours 49, Buitenpost</text:p>
            <text:p text:style-name="common-al">Omschrijving: het verbouwen/renoveren van een woning</text:p>
            <text:p text:style-name="common-al">Datum ontvangst: 27-03-2026</text:p>
            <text:p text:style-name="common-al">Datum bekendmaking: 23-07-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5897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7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7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535</meta:user-defined>
    <meta:user-defined meta:name="DCTERMS.abstract">het verbouwen/renoveren van een woning</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verbouwen/renoveren van een woning, Parcours 49, Buitenpost</meta:user-defined>
    <meta:user-defined meta:name="DCTERMS.W3CDTF/DCTERMS.available">2026-07-27</meta:user-defined>
    <meta:user-defined meta:name="DCTERMS.W3CDTF/OVERHEIDop.jaargang">2026</meta:user-defined>
    <meta:user-defined meta:name="OVERHEIDop.externeBijlage">GEDEELD_202607_GFO_ZAKEN_323556_Z2026-000535 Br...|exb-2026-26758</meta:user-defined>
    <meta:user-defined meta:name="OVERHEIDop.publicationIssue">358974</meta:user-defined>
    <meta:user-defined meta:name="OVERHEIDop.GmbID/DC.identifier">gmb-2026-358974</meta:user-defined>
    <meta:user-defined meta:name="OVERHEIDop.versieInformatie"/>
  </office:meta>
</office:document-meta>
</file>