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Hereweg 61, 9906PC B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3 juli 2026 een besluit genomen op de aanvraag met zaaknummer Z2026-00003842 voor het realiseren van tijdelijke huisvesting op de locatie Hereweg 61, 9906PC Bieru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894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4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4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42</meta:user-defined>
    <meta:user-defined meta:name="DCTERMS.abstract">23 juli 2026 verleend voor het realiseren van tijdelijke huisvesting op de locatie Hereweg 61, 9906PC Bierum.</meta:user-defined>
    <dc:language>nl</dc:language>
    <meta:user-defined meta:name="OVERHEIDop.locatietype/OVERHEIDop.gebiedsmarkering">Vlak</meta:user-defined>
    <meta:user-defined meta:name="DC.title">Kennisgeving besluit op aanvraag omgevingsvergunning Hereweg 61, 9906PC Bier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942</meta:user-defined>
    <meta:user-defined meta:name="OVERHEIDop.GmbID/DC.identifier">gmb-2026-358942</meta:user-defined>
    <meta:user-defined meta:name="OVERHEIDop.versieInformatie"/>
  </office:meta>
</office:document-meta>
</file>