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: Ingekomen aanvraag: Op 23 juli 2026 is er een aanvraag evenementenvergunning binnengekomen voor J&amp;H formatie met de moaten van 16 t/m 18 oktober 2026 te Zuidwolde aan de Linieweg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 plichtig evenement. Met dit bericht laat</text:p>
            <text:p text:style-name="common-al">de gemeente u dit weten. Zodat u hiervan tijdig kennis kunt nemen.</text:p>
            <text:p text:style-name="common-al">
            <text:span text:style-name="nadrukvet"/>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5892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 Wolden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Evenement: Ingekomen aanvraag: Op 23 juli 2026 is er een aanvraag evenementenvergunning binnengekomen voor J&amp;H formatie met de moaten van 16 t/m 18 oktober 2026 te Zuidwolde aan de Linieweg 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924</meta:user-defined>
    <meta:user-defined meta:name="OVERHEIDop.GmbID/DC.identifier">gmb-2026-358924</meta:user-defined>
    <meta:user-defined meta:name="OVERHEIDop.versieInformatie"/>
  </office:meta>
</office:document-meta>
</file>