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monystraat 50-H 1074BS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diepen en uitbreiden van het souterrain met funderingsherstel, het realiseren van een koekoek aan de voorzijde, een wolfskuil aan de achterzijde, interne constructieve doorbraken, een nieuwe trap naar de kelder. kozijnwijzigingen op de bel-etage in de achtergevel en het verlagen van de begane grondvloer op de bel-etage</text:p>
            <text:p text:style-name="common-al">Zaakadres: Hemonystraat 50-H 1074BS Amsterdam</text:p>
            <text:p text:style-name="common-al">Datum ontvangst: 10-07-2026</text:p>
            <text:p text:style-name="common-al">Zaaknummer: Z2026-030643</text:p>
            <text:p text:style-name="common-al">DSO-nummer: 2026071001623</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8883</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83</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83</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643</meta:user-defined>
    <meta:user-defined meta:name="DCTERMS.abstract">verdiepen en uitbreiden van het souterrain met funderingsherstel, het realiseren van een koekoek aan de voorzijde, een wolfskuil aan de achterzij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monystraat 50-H 1074BS Amsterdam</meta:user-defined>
    <meta:user-defined meta:name="DCTERMS.W3CDTF/DCTERMS.available">2026-07-27</meta:user-defined>
    <meta:user-defined meta:name="DCTERMS.W3CDTF/OVERHEIDop.jaargang">2026</meta:user-defined>
    <meta:user-defined meta:name="OVERHEIDop.publicationIssue">358883</meta:user-defined>
    <meta:user-defined meta:name="OVERHEIDop.GmbID/DC.identifier">gmb-2026-358883</meta:user-defined>
    <meta:user-defined meta:name="OVERHEIDop.versieInformatie"/>
  </office:meta>
</office:document-meta>
</file>