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oor het plaatsen van propaangasta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Milieubelastende activiteit </text:span>
          </text:p>
            <text:p text:style-name="common-al">Ontvangen een melding op 29 mei 2026, besluit verzonden op 22 juli 2026</text:p>
            <text:p text:style-name="common-al">Betreft: Opslaan van propaan of propeen in opslagtanks.</text:p>
            <text:p text:style-name="common-al">Locatie: Weardebuorsterwei 10, Westergeast, gemeente Noardeast-Fryslân.</text:p>
            <text:p text:style-name="common-al">Zaaknummer: 2026-FUMO-0121809.</text:p>
            <text:p text:style-name="common-al">Voor deze melding gelden algemene regels.</text:p>
            <text:p text:style-name="common-al">Er staat geen bezwaar- of beroepsprocedure open.</text:p>
            <text:p text:style-name="common-al">Voor inlichtingen neemt u contact op met de FUMO, e-mail <text:a xlink:href="mailto:VSA@fumo.nl" xlink:type="simple">VSA@fumo.nl</text:a> of </text:p>
            <text:p text:style-name="last-al">tel. 0566-75 03 00. Bezoekadres: J.W. de Visserwei 10, 9001 ZE Grou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882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6-146850</meta:user-defined>
    <meta:user-defined meta:name="DCTERMS.abstract">het plaatsen van propaangastank op het perceel Weardebuorsterwei 10, 9295 LC Westergeast</meta:user-defined>
    <dc:language>nl</dc:language>
    <meta:user-defined meta:name="OVERHEIDop.locatietype/OVERHEIDop.gebiedsmarkering">Punt</meta:user-defined>
    <meta:user-defined meta:name="DC.title">Melding Milieubelastende activiteit voor het plaatsen van propaangastan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824</meta:user-defined>
    <meta:user-defined meta:name="OVERHEIDop.GmbID/DC.identifier">gmb-2026-358824</meta:user-defined>
    <meta:user-defined meta:name="OVERHEIDop.versieInformatie"/>
  </office:meta>
</office:document-meta>
</file>