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Ontheffing artikel 35 zinderende zomeravonden 11-9-2026 op locatie park Vredeoord . 23 jul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23 juli 2026 een beslissing genomen op de aanvraag van een omgevingsvergunning voor Ontheffing artikel 35 zinderende zomeravonden 11-9-2026 op locatie park Vredeoord, geregistreerd onder zaaknummer Z2026-00001201.</text:p>
            <text:p text:style-name="common-al">De vergunning is verleend</text:p>
            <text:p text:style-name="common-al">Het besluit heeft betrekking op de volgende activiteit(en):</text:p>
            <text:p text:style-name="common-al">ontheffing art. 35 drank en horeca</text:p>
            <text:p text:style-name="common-al">
            <text:span text:style-name="nadrukvet">Waarom publiceert de gemeente dit bericht? </text:span>
          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
            <text:span text:style-name="nadrukvet">Inzage </text:span>
          </text:p>
            <text:p text:style-name="common-al">U vindt het besluit en de bijbehorende stukken als bijlagen bij deze publicatie onder ‘Bekijk documenten’. U kunt deze stukken digitaal bekijken tot zes weken na 23 juli 2026. Voor vragen of het inzien van een vergunning kunt u ook een mail sturen naar vergunningenhandhaving@dongen.nl of bellen naar 14 0162.</text:p>
            <text:p text:style-name="common-al">
            <text:span text:style-name="nadrukvet">Bent u het niet eens met het besluit?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23 juli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
            <text:span text:style-name="nadrukvet">Wilt u voorkomen dat de werkzaamheden starten of doorgaan? </text:span>
          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5881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1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1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201</meta:user-defined>
    <meta:user-defined meta:name="DCTERMS.abstract">park Vredeoord Ontheffing artikel 35 zinderende zomeravonden 11-9-2026 Ontvangstdatum: 23 juli 2026</meta:user-defined>
    <dc:language>nl</dc:language>
    <meta:user-defined meta:name="OVERHEIDop.locatietype/OVERHEIDop.gebiedsmarkering">Punt</meta:user-defined>
    <meta:user-defined meta:name="DC.title">Besluit op aanvraag Ontheffing artikel 35 zinderende zomeravonden 11-9-2026 op locatie park Vredeoord . 23 juli 2026</meta:user-defined>
    <meta:user-defined meta:name="OVERHEIDop.datumEindeReactietermijn">2026-09-03</meta:user-defined>
    <meta:user-defined meta:name="OVERHEIDop.terinzageleggingBG">https://jeleefomgeving.nl/inzien/001325978/6a37ccf4-fa50-47b2-aca8-a03e5bc42b1f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818</meta:user-defined>
    <meta:user-defined meta:name="OVERHEIDop.GmbID/DC.identifier">gmb-2026-358818</meta:user-defined>
    <meta:user-defined meta:name="OVERHEIDop.versieInformatie"/>
  </office:meta>
</office:document-meta>
</file>