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voor het bouwen van drie bedrijfsgebouwen op locatie De Saffier te Schoonhoven, percelen (SHV00) E 2321, (SV00) E 2322, (SHV00) E 2323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-06-2026 heeft de gemeente een aanvraag omgevingsvergunning ontvangen voor het bouwen van drie bedrijfsgebouwen op locatie De Saffier te Schoonhoven, Schoonhoven (SHV00) E 2322, Schoonhoven (SHV00) E 2323, Schoonhoven (SHV00) E 2321. De aanvraag is geregistreerd onder zaaknummer 19311935766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De aanvraag wordt behandeld volgens de reguliere procedure.</text:p>
            <text:p text:style-name="common-al">
            
          </text:p>
            <text:p text:style-name="common-al">
            <text:span text:style-name="nadrukvet">Waarom publiceert de gemeente Krimpenerwaard dit bericht?</text:span>
          </text:p>
            <text:p text:style-name="common-al">Met dit bericht laat de gemeente Krimpenerwaard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Krimpenerwaard een besluit over de aanvraag van de omgevingsvergunning?</text:span>
          </text:p>
            <text:p text:style-name="common-al">De gemeente neemt daarover binnen 8 weken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f wilt u meer informatie over de aanvraag van deze vergunning?</text:span>
          </text:p>
            <text:p text:style-name="last-al">Hiervoor kunt u bellen met de gemeente en vragen naar het team Vergunningverlening, Toezicht en Handhaving. Dit kan via het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5881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81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81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rimpener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11935766</meta:user-defined>
    <dc:language>nl</dc:language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Vlak</meta:user-defined>
    <meta:user-defined meta:name="DC.title">Kennisgeving ontvangst aanvraag omgevingsvergunning voor het bouwen van drie bedrijfsgebouwen op locatie De Saffier te Schoonhoven, percelen (SHV00) E 2321, (SV00) E 2322, (SHV00) E 2323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811</meta:user-defined>
    <meta:user-defined meta:name="OVERHEIDop.GmbID/DC.identifier">gmb-2026-358811</meta:user-defined>
    <meta:user-defined meta:name="OVERHEIDop.versieInformatie"/>
  </office:meta>
</office:document-meta>
</file>