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ngelanderweg nabij nummer 32, Beekbergen, het kappen van een berken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2-07-2026</text:p>
            <text:p text:style-name="common-al">Zaaknummer:  02006327246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5876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6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6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27246</meta:user-defined>
    <dc:language>nl</dc:language>
    <meta:user-defined meta:name="OVERHEIDop.locatietype/OVERHEIDop.gebiedsmarkering">Vlak</meta:user-defined>
    <meta:user-defined meta:name="DC.title">Aanvraag Omgevingsvergunning Engelanderweg nabij nummer 32, Beekbergen, het kappen van een berkenboo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765</meta:user-defined>
    <meta:user-defined meta:name="OVERHEIDop.GmbID/DC.identifier">gmb-2026-358765</meta:user-defined>
    <meta:user-defined meta:name="OVERHEIDop.versieInformatie"/>
  </office:meta>
</office:document-meta>
</file>