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kappen van 3 berkenbomen, 1 Robinia en terugsnoeien van 1 Wal/Okkernoot op locatie Lage Ham 162, 5102AE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3 juli 2026 een beslissing genomen op de aanvraag van een omgevingsvergunning BOPA voor kappen van 3 berkenbomen, 1 Robinia en terugsnoeien van 1 Wal/Okkernoot op locatie Lage Ham 162, 5102AE Dongen, geregistreerd onder zaaknummer Z2026-00000859. </text:p>
            <text:p text:style-name="common-al">De vergunning is toegekend.  </text:p>
            <text:p text:style-name="common-al">Het besluit heeft betrekking op de volgende activiteit(en):  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 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  </text:p>
            <text:p text:style-name="common-al">
            <text:span text:style-name="nadrukvet">Inzage  </text:span>
          </text:p>
            <text:p text:style-name="common-al">U vindt het besluit en de bijbehorende stukken als bijlagen bij deze publicatie onder ‘Bekijk documenten’. U kunt deze stukken digitaal bekijken tot zes weken na 23 juli 2026. Voor vragen of het inzien van een vergunning kunt u ook een mail sturen naar <text:a xlink:href="mailto:vergunningenhandhaving@dongen.nl" xlink:type="simple">vergunningenhandhaving@dongen.nl</text:a> of bellen naar 14 0162.   </text:p>
            <text:p text:style-name="common-al">
            <text:span text:style-name="nadrukvet">Bent u het niet eens met het besluit? 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3 juli 2026 indienen. Dat is de dag waarop de gemeente het besluit naar de aanvrager heeft gestuurd.  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 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  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876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59</meta:user-defined>
    <meta:user-defined meta:name="DCTERMS.abstract">Lage Ham 162, 5102AE Dongen</meta:user-defined>
    <dc:language>nl</dc:language>
    <meta:user-defined meta:name="OVERHEIDop.locatietype/OVERHEIDop.gebiedsmarkering">Vlak</meta:user-defined>
    <meta:user-defined meta:name="DC.title">Besluit op aanvraag omgevingsvergunning BOPA voor kappen van 3 berkenbomen, 1 Robinia en terugsnoeien van 1 Wal/Okkernoot op locatie Lage Ham 162, 5102AE Dongen</meta:user-defined>
    <meta:user-defined meta:name="OVERHEIDop.datumEindeReactietermijn">2026-09-03</meta:user-defined>
    <meta:user-defined meta:name="OVERHEIDop.terinzageleggingBG">https://jeleefomgeving.nl/inzien/001325978/75b4e345-7a4c-47dd-a326-5389a8e6a6d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60</meta:user-defined>
    <meta:user-defined meta:name="OVERHEIDop.GmbID/DC.identifier">gmb-2026-358760</meta:user-defined>
    <meta:user-defined meta:name="OVERHEIDop.versieInformatie"/>
  </office:meta>
</office:document-meta>
</file>