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wijzigen van de uitweg op de locatie Dorsmolen 10a Wieringerwerf, zaaknummer Z-615497</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wijzigen van de uitweg op de locatie Dorsmolen 10a Wieringerwerf. De bestaande inrit wordt door de bewoners van het tegenoverliggende perceel gebruikt als inrit tot fietspad. De gemeente heeft namelijk eerder (zonder overleg) de bestaande oversteekplaats verwijderd. Door de huidige situatie is de inrit te smal voor auto en fietsers met het risico op schade aan auto.</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5 augustus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5875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5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5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wijzigen van de uitweg op de locatie Dorsmolen 10a Wieringerwerf, zaaknummer Z-615497</meta:user-defined>
    <meta:user-defined meta:name="DCTERMS.W3CDTF/DCTERMS.available">2026-07-27</meta:user-defined>
    <meta:user-defined meta:name="DCTERMS.W3CDTF/OVERHEIDop.jaargang">2026</meta:user-defined>
    <meta:user-defined meta:name="OVERHEIDop.publicationIssue">358759</meta:user-defined>
    <meta:user-defined meta:name="OVERHEIDop.GmbID/DC.identifier">gmb-2026-358759</meta:user-defined>
    <meta:user-defined meta:name="OVERHEIDop.versieInformatie"/>
  </office:meta>
</office:document-meta>
</file>