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plaatsen van een onbemande inname-automaat - nabij Industriepark in Leek, Leek (LEE01) D 50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23 juli 2026 een besluit genomen op de aanvraag met zaaknummer 2026191974 voor het plaatsen van een onbemande inname-automaat op locatie nabij Industriepark in Leek, Leek (LEE01) D 5089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5870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0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191974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Besluit op aanvraag: Omgevingsvergunning (regulier) voor het plaatsen van een onbemande inname-automaat - nabij Industriepark in Leek, Leek (LEE01) D 5089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708</meta:user-defined>
    <meta:user-defined meta:name="OVERHEIDop.GmbID/DC.identifier">gmb-2026-358708</meta:user-defined>
    <meta:user-defined meta:name="OVERHEIDop.versieInformatie"/>
  </office:meta>
</office:document-meta>
</file>