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Emauslaan 2 te Haarlem, DSO nummer 2026072000817, zaaknummer ODIJ-Z-26-185792</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Haarlem. De melding is gedaan voor de activiteit toepassen van grond of baggerspecie op de locatie Emauslaan 2 te Haarlem.</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5869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9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9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Emauslaan 2 te Haarlem, DSO nummer 2026072000817, zaaknummer ODIJ-Z-26-185792</meta:user-defined>
    <meta:user-defined meta:name="DCTERMS.W3CDTF/DCTERMS.available">2026-07-27</meta:user-defined>
    <meta:user-defined meta:name="DCTERMS.W3CDTF/OVERHEIDop.jaargang">2026</meta:user-defined>
    <meta:user-defined meta:name="OVERHEIDop.publicationIssue">358694</meta:user-defined>
    <meta:user-defined meta:name="OVERHEIDop.GmbID/DC.identifier">gmb-2026-358694</meta:user-defined>
    <meta:user-defined meta:name="OVERHEIDop.versieInformatie"/>
  </office:meta>
</office:document-meta>
</file>