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Ceintuurbaan 224-H 1072G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van een staalconstructie ten behoeve van het slopen van een constructieve tussenwand op de begane grond van het gebouw met behoud van de bestemming</text:p>
            <text:p text:style-name="common-al">Besluit: verleend</text:p>
            <text:p text:style-name="common-al">Besluit verzonden op: 22-07-2026</text:p>
            <text:p text:style-name="common-al">Zaakadres: Ceintuurbaan 224-H 1072GE Amsterdam</text:p>
            <text:p text:style-name="common-al">Zaaknummer: Z2026-015356</text:p>
            <text:p text:style-name="common-al">DSO-nummer: 202604070165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5356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868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8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8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356</meta:user-defined>
    <meta:user-defined meta:name="DCTERMS.abstract">het aanbrengen van een staalconstructie tbv het slopen van een constructieve tussenwand op de begane grond van het gebouw met behoud van de bestemm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Ceintuurbaan 224-H 1072GE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685</meta:user-defined>
    <meta:user-defined meta:name="OVERHEIDop.GmbID/DC.identifier">gmb-2026-358685</meta:user-defined>
    <meta:user-defined meta:name="OVERHEIDop.versieInformatie"/>
  </office:meta>
</office:document-meta>
</file>