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geweigerd, Generaal Cronjéstraat 24 2021JJ Haarlem, 0392-2026-0078260,  het wijzigen het gebruik als detailhandel met ondersteunende horeca naar lichte horeca, verzonden 23-07-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5867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7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7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78260</meta:user-defined>
    <meta:user-defined meta:name="DCTERMS.abstract"> het wijzigen het gebruik als detailhandel met ondersteunende horeca naar lichte horeca</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geweigerd, Generaal Cronjéstraat 24 2021JJ Haarlem, 0392-2026-0078260,  het wijzigen het gebruik als detailhandel met ondersteunende horeca naar lichte horeca, verzonden 23-07-2026</meta:user-defined>
    <meta:user-defined meta:name="DCTERMS.W3CDTF/DCTERMS.available">2026-07-27</meta:user-defined>
    <meta:user-defined meta:name="DCTERMS.W3CDTF/OVERHEIDop.jaargang">2026</meta:user-defined>
    <meta:user-defined meta:name="OVERHEIDop.publicationIssue">358676</meta:user-defined>
    <meta:user-defined meta:name="OVERHEIDop.GmbID/DC.identifier">gmb-2026-358676</meta:user-defined>
    <meta:user-defined meta:name="OVERHEIDop.versieInformatie"/>
  </office:meta>
</office:document-meta>
</file>