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Gemeente Stichtse Vecht - het Amsterdam Rijnkanaal tussen Maarssen en Breukelen - Melding klein evenement ONK Feedervissen 12-09-2026 t/m 13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li 2026 is een melding ontvangen waarvoor geen vergunningsplicht geldt voor de locatie het Amsterdam Rijnkanaal tussen Maarssen en Breukelen. De melding is geregistreerd onder zaaknummer Z2026-00001743.</text:p>
            <text:p text:style-name="common-al">De melding betreft: evenementen melding op het Amsterdam Rijnkanaal tussen Maarssen en Breukelen - Melding klein evenement ONK Feedervissen 12-09-2026 t/m 13-09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stichtsevecht.nl of telefoonnummer 14 034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5866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6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66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1743</meta:user-defined>
    <meta:user-defined meta:name="DCTERMS.abstract">Betreft: Melding op locatie het Amsterdam Rijnkanaal tussen Maarssen en Breukelen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DC.title">Kennisgeving ontvangst melding, Gemeente Stichtse Vecht - het Amsterdam Rijnkanaal tussen Maarssen en Breukelen - Melding klein evenement ONK Feedervissen 12-09-2026 t/m 13-09-2026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662</meta:user-defined>
    <meta:user-defined meta:name="OVERHEIDop.GmbID/DC.identifier">gmb-2026-358662</meta:user-defined>
    <meta:user-defined meta:name="OVERHEIDop.versieInformatie"/>
  </office:meta>
</office:document-meta>
</file>