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oas en Judelshof 20 1068W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</text:p>
            <text:p text:style-name="common-al">Besluit: verleend</text:p>
            <text:p text:style-name="common-al">Besluit verzonden op: 22-07-2026</text:p>
            <text:p text:style-name="common-al">Zaakadres: Boas en Judelshof 20 1068WB Amsterdam</text:p>
            <text:p text:style-name="common-al">Zaaknummer: Z2026-012882</text:p>
            <text:p text:style-name="common-al">DSO-nummer: 202603200139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12882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866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6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6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2882</meta:user-defined>
    <meta:user-defined meta:name="DCTERMS.abstract">plaatsen van een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oas en Judelshof 20 1068WB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60</meta:user-defined>
    <meta:user-defined meta:name="OVERHEIDop.GmbID/DC.identifier">gmb-2026-358660</meta:user-defined>
    <meta:user-defined meta:name="OVERHEIDop.versieInformatie"/>
  </office:meta>
</office:document-meta>
</file>