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aanvragen van een maatwerkvoorschrift t.b.v. uitvoeren ondergrondse Infra werkzaamheden op de locatie Peulenlaan, Groen van Prinstererstraat, Smalweer e.o. te Hardinxveld-Giessendam zaaknummer 9003654506</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omgevingsvergunning ontvangen. De vergunning is aangevraagd voor het aanvragen van een maatwerkvoorschrift t.b.v. uitvoeren ondergrondse Infra werkzaamheden op de locatie 
Peulenlaan, Groen van Prinstererstraat, Smalweer e.o. te Hardinxveld-Giessendam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5865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5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aanvragen van een maatwerkvoorschrift t.b.v. uitvoeren ondergrondse Infra werkzaamheden op de locatie Peulenlaan, Groen van Prinstererstraat, Smalweer e.o. te Hardinxveld-Giessendam zaaknummer 9003654506</meta:user-defined>
    <meta:user-defined meta:name="DCTERMS.W3CDTF/DCTERMS.available">2026-07-27</meta:user-defined>
    <meta:user-defined meta:name="DCTERMS.W3CDTF/OVERHEIDop.jaargang">2026</meta:user-defined>
    <meta:user-defined meta:name="OVERHEIDop.publicationIssue">358659</meta:user-defined>
    <meta:user-defined meta:name="OVERHEIDop.GmbID/DC.identifier">gmb-2026-358659</meta:user-defined>
    <meta:user-defined meta:name="OVERHEIDop.versieInformatie"/>
  </office:meta>
</office:document-meta>
</file>