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verhogen van de nok aan de achterzijde op Dokter A.Hoynck van Papendrechtstraat 20 5571GV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SO de periode waarin een besluit moet worden genomen met 6 weken verlengd:</text:p>
            <text:p text:style-name="common-al">Zaaknummer: 17247809</text:p>
            <text:p text:style-name="common-al">Plaats/adres: Dokter A.Hoynck van Papendrechtstraat 20 5571GV Bergeijk</text:p>
            <text:p text:style-name="common-al">Omschrijving: verhogen van de nok aan de achterzijde</text:p>
            <text:p text:style-name="common-al">Activiteit(en): Bouw (omgevingsplan), Bouw (technisch)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5863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809</meta:user-defined>
    <meta:user-defined meta:name="DCTERMS.abstract">verhogen van de nok aan de achterzijde</meta:user-defined>
    <dc:language>nl</dc:language>
    <meta:user-defined meta:name="OVERHEIDop.locatietype/OVERHEIDop.gebiedsmarkering">Vlak</meta:user-defined>
    <meta:user-defined meta:name="DC.title">Beslissing uitgesteld op aanvraag omgevingsvergunning voor het verhogen van de nok aan de achterzijde op Dokter A.Hoynck van Papendrechtstraat 20 5571GV Berge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36</meta:user-defined>
    <meta:user-defined meta:name="OVERHEIDop.GmbID/DC.identifier">gmb-2026-358636</meta:user-defined>
    <meta:user-defined meta:name="OVERHEIDop.versieInformatie"/>
  </office:meta>
</office:document-meta>
</file>