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vervangen van een damwand, Smidspaed 15A, Earnewâld</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vervangen van een damwand, Smidspaed 15A, Earnewâld</text:p>
            <text:p text:style-name="common-al">Zaaknummer: TZ2026-001650</text:p>
            <text:p text:style-name="common-al">Zaakadres: Smidspaed 15A, Earnewâld</text:p>
            <text:p text:style-name="common-al">Omschrijving: het vervangen van een damwand</text:p>
            <text:p text:style-name="common-al">Datum ontvangst: 01-07-2026</text:p>
            <text:p text:style-name="common-al">Datum bekendmaking: 23-07-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5863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3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3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650</meta:user-defined>
    <meta:user-defined meta:name="DCTERMS.abstract">het vervangen van een damwan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vervangen van een damwand, Smidspaed 15A, Earnewâld</meta:user-defined>
    <meta:user-defined meta:name="DCTERMS.W3CDTF/DCTERMS.available">2026-07-27</meta:user-defined>
    <meta:user-defined meta:name="DCTERMS.W3CDTF/OVERHEIDop.jaargang">2026</meta:user-defined>
    <meta:user-defined meta:name="OVERHEIDop.publicationIssue">358634</meta:user-defined>
    <meta:user-defined meta:name="OVERHEIDop.GmbID/DC.identifier">gmb-2026-358634</meta:user-defined>
    <meta:user-defined meta:name="OVERHEIDop.versieInformatie"/>
  </office:meta>
</office:document-meta>
</file>