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erbouwing/renovatie woning, Kon. Wilhelminastraat 17 in Bunn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27 juli 2026 </text:p>
            <text:p text:style-name="common-al">Activiteit: verbouwing/renovatie woning</text:p>
            <text:p text:style-name="common-al">Adres: Kon Wilhelminastraat 17 in Bunnik</text:p>
            <text:p text:style-name="common-al">Zaaknummer: OV 1448040</text:p>
            <text:p text:style-name="common-al">Datum ontvangst aanvraag:   20 juli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5863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3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3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Nieuwe aanvraag omgevingsvergunning, verbouwing/renovatie woning, Kon. Wilhelminastraat 17 in Bunni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30</meta:user-defined>
    <meta:user-defined meta:name="OVERHEIDop.GmbID/DC.identifier">gmb-2026-358630</meta:user-defined>
    <meta:user-defined meta:name="OVERHEIDop.versieInformatie"/>
  </office:meta>
</office:document-meta>
</file>