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: dr. Wiardi Beckmansingel 4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weiger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geweigerd: </text:p>
            <text:p text:style-name="common-al">
            
          </text:p>
            <text:p text:style-name="common-al">
            
          </text:p>
            <text:p text:style-name="common-al">Voor									: het realiseren van een (horeca)terras bij een winkel </text:p>
            <text:p text:style-name="common-al">Met de adressering			: dr. Wiardi Beckmansingel 4B</text:p>
            <text:p text:style-name="common-al">Kenmerk							: 1078721 / 2026041501913</text:p>
            <text:p text:style-name="common-al">Type aanvraag				: Omgevingsvergunning regulier [Omgevingswet]</text:p>
            <text:p text:style-name="common-al">Datum ontvangst				: 15-04-2026</text:p>
            <text:p text:style-name="common-al">Datum beschikking			: 23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het besluit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5862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2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8721</meta:user-defined>
    <dc:language>nl</dc:language>
    <meta:user-defined meta:name="OVERHEIDop.locatietype/OVERHEIDop.gebiedsmarkering">Vlak</meta:user-defined>
    <meta:user-defined meta:name="DC.title">Weigering: dr. Wiardi Beckmansingel 4B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25</meta:user-defined>
    <meta:user-defined meta:name="OVERHEIDop.GmbID/DC.identifier">gmb-2026-358625</meta:user-defined>
    <meta:user-defined meta:name="OVERHEIDop.versieInformatie"/>
  </office:meta>
</office:document-meta>
</file>