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kappen van één berk vlakbij Beilerstroomweg 15 (perceel H5130) in Den He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vlakbij Beilerstroomweg 15 (perceel H5130) in Den Helder, kappen van één berk </text:p>
            <text:p text:style-name="common-al">Datum ontvangst: 22-07-2026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5860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0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0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7-0103</meta:user-defined>
    <meta:user-defined meta:name="DCTERMS.abstract">kappen van één berk vlakbij Beilerstroomweg 15 (perceel H5130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kappen van één berk vlakbij Beilerstroomweg 15 (perceel H5130) in Den Helder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602</meta:user-defined>
    <meta:user-defined meta:name="OVERHEIDop.GmbID/DC.identifier">gmb-2026-358602</meta:user-defined>
    <meta:user-defined meta:name="OVERHEIDop.versieInformatie"/>
  </office:meta>
</office:document-meta>
</file>