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genomen door de burgemeester - Ontheffing verbod (art. 35 Alcoholwe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e burgemeester van Woensdrecht maakt bekend aan Stichting Wielercomité Huijbergen een ontheffing te hebben verleend van het verbod (art. 3 van de Alcoholwet) tot het zonder vergunning verstrekken van zwak-alcoholhoudende drank voor gebruik ter plaatse bij de volgende bijzondere gelegenheid van zeer tijdelijke aard:<text:span text:style-name="nadrukvet"> Western Day te Huijbergen </text:span>op 15 augustus 2026 van 14.00 uur tot 24.00 uur en op 16 augustus 2026 van 00.00 uur tot 01.00 uur.</text:p>
            <text:p text:style-name="common-al"/>
            <text:p text:style-name="common-al">Locatie: Overbergseweg 6, 4635 RG te Huijbergen</text:p>
            <text:p text:style-name="common-al">Verzonden: 17 juli 2026</text:p>
            <text:p text:style-name="common-al">
            
          </text:p>
            <text:p text:style-name="last-al">
            <text:span text:style-name="nadrukcur">Hoogerheide, 29 juli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5859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9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9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oensdrecht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Besluit genomen door de burgemeester - Ontheffing verbod (art. 35 Alcoholwet)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8598</meta:user-defined>
    <meta:user-defined meta:name="OVERHEIDop.GmbID/DC.identifier">gmb-2026-358598</meta:user-defined>
    <meta:user-defined meta:name="OVERHEIDop.versieInformatie"/>
  </office:meta>
</office:document-meta>
</file>