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st melding: Bouwmelding stelsel Kwaliteitsborging - Spicastraat 31, 9801 WJ Zuidhorn, Zuidhorn (ZHN00) A 43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juli 2026 heeft de gemeente Westerkwartier een bouwmelding ontvangen voor de locatie Spicastraat 31 in Zuidhorn. De melding is geregistreerd onder zaaknummer 2026192148. De melding betreft:</text:p>
            <text:p text:style-name="common-al"/>
            <text:list text:style-name="id1-3-2-1-1-3">
              <text:list-item text:style-override="id1-3-2-1-1-3-1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U kunt tegen een melding geen zienswijze of bezwaarschrift indienen. Voor meer informati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5859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9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9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192148</meta:user-defined>
    <dc:language>nl</dc:language>
    <meta:user-defined meta:name="OVERHEIDop.locatietype/OVERHEIDop.gebiedsmarkering">Punt</meta:user-defined>
    <meta:user-defined meta:name="OVERHEIDop.locatietype/OVERHEIDop.gebiedsmarkering">Perceel</meta:user-defined>
    <meta:user-defined meta:name="DC.title">Ontvangst melding: Bouwmelding stelsel Kwaliteitsborging - Spicastraat 31, 9801 WJ Zuidhorn, Zuidhorn (ZHN00) A 4351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595</meta:user-defined>
    <meta:user-defined meta:name="OVERHEIDop.GmbID/DC.identifier">gmb-2026-358595</meta:user-defined>
    <meta:user-defined meta:name="OVERHEIDop.versieInformatie"/>
  </office:meta>
</office:document-meta>
</file>