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nnaeusparkweg 136-H 1098E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atie van een wijziging aan de achtergevel,  in het trappenhuis, muurdoorbraken en het betrekken van de serres bij de woning</text:p>
            <text:p text:style-name="common-al">Zaakadres: Linnaeusparkweg 136-H 1098EL Amsterdam</text:p>
            <text:p text:style-name="common-al">Datum ontvangst: 18-06-2026</text:p>
            <text:p text:style-name="common-al">Zaaknummer: Z2026-026944</text:p>
            <text:p text:style-name="common-al">DSO-nummer: 202606180114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59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944</meta:user-defined>
    <meta:user-defined meta:name="DCTERMS.abstract">legalisatie van een wijziging aan de achtergevel,  in het trappenhuis, muurdoorbraken en het betrekken van de serres bij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nnaeusparkweg 136-H 1098EL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94</meta:user-defined>
    <meta:user-defined meta:name="OVERHEIDop.GmbID/DC.identifier">gmb-2026-358594</meta:user-defined>
    <meta:user-defined meta:name="OVERHEIDop.versieInformatie"/>
  </office:meta>
</office:document-meta>
</file>