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23 juli 2026 verleend Landstraat 52a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23 juli 2026</text:p>
            <text:p text:style-name="common-al">Omschrijving: het plaatsen van een container</text:p>
            <text:p text:style-name="common-al">Locatie: Landstraat 52a Delfzijl</text:p>
            <text:p text:style-name="common-al">Zaaknummer: Z2026-00003825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856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6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6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825</meta:user-defined>
    <meta:user-defined meta:name="DCTERMS.abstract">APV ontheffing: 23 juli 2026 verleend voor het plaatsen van een container op de locatie Landstraat 52a Delfzijl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Kennisgeving besluit APV ontheffing: 23 juli 2026 verleend Landstraat 52a Delfzijl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569</meta:user-defined>
    <meta:user-defined meta:name="OVERHEIDop.GmbID/DC.identifier">gmb-2026-358569</meta:user-defined>
    <meta:user-defined meta:name="OVERHEIDop.versieInformatie"/>
  </office:meta>
</office:document-meta>
</file>