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blokkenwanden op en om het terrein, Sophialaan 11 in Utrecht, GU-Z2026-00618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1835</text:p>
            <text:p text:style-name="common-al">Toelichting: het bouwen van blokkenwanden op en om het terrein</text:p>
            <text:p text:style-name="common-al">Datum ontvangst aanvraag: 16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852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1835</meta:user-defined>
    <meta:user-defined meta:name="DCTERMS.abstract">Toelichting: het bouwen van blokkenwanden op en om het terrein</meta:user-defined>
    <dc:language>nl</dc:language>
    <meta:user-defined meta:name="OVERHEIDop.locatietype/OVERHEIDop.gebiedsmarkering">Vlak</meta:user-defined>
    <meta:user-defined meta:name="DC.title">Aanvraag omgevingsvergunning, het bouwen van blokkenwanden op en om het terrein, Sophialaan 11 in Utrecht, GU-Z2026-0061835</meta:user-defined>
    <meta:user-defined meta:name="OVERHEIDop.datumEindeReactietermijn">2026-09-10</meta:user-defined>
    <meta:user-defined meta:name="OVERHEIDop.terinzageleggingBG">https://jeleefomgeving.nl/inzien/002220647/df9803ba-41ee-4df8-bb36-bbeb55d81797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26</meta:user-defined>
    <meta:user-defined meta:name="OVERHEIDop.GmbID/DC.identifier">gmb-2026-358526</meta:user-defined>
    <meta:user-defined meta:name="OVERHEIDop.versieInformatie"/>
  </office:meta>
</office:document-meta>
</file>