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smaerstraat 8-1 1054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van 3e en 4e verdieping met functiewijziging, dakterras, trapaanpassing en constructieve wijzigingen</text:p>
            <text:p text:style-name="common-al">Zaakadres: Vosmaerstraat 8-1 1054TB Amsterdam</text:p>
            <text:p text:style-name="common-al">Datum ontvangst: 10-06-2026</text:p>
            <text:p text:style-name="common-al">Zaaknummer: Z2026-025570</text:p>
            <text:p text:style-name="common-al">DSO-nummer: 20260610017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5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570</meta:user-defined>
    <meta:user-defined meta:name="DCTERMS.abstract">verbouwen van 3e en 4e verdieping met functiewijziging, dakterras, trapaanpassing en constructieve wijzig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smaerstraat 8-1 1054TB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25</meta:user-defined>
    <meta:user-defined meta:name="OVERHEIDop.GmbID/DC.identifier">gmb-2026-358525</meta:user-defined>
    <meta:user-defined meta:name="OVERHEIDop.versieInformatie"/>
  </office:meta>
</office:document-meta>
</file>