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Cornelis Anthoniszstraat 19-1, 19-2, 19-3A, 19-3V, 19-H, allen postcode 1071VN Amsterdam</text:p>
      <text:section text:name="zakelijke-mededeling_id1-3-2" text:style-name="zakelijke-mededeling">
        <text:section text:name="zakelijke-mededeling-tekst_id1-3-2-1" text:style-name="zakelijke-mededeling-tekst">
          <text:section text:name="tekst_id1-3-2-1-1" text:style-name="tekst">
            <text:p text:style-name="common-al">Omschrijving: wijzigen brandcompartimentering op de begane grond, eerste, tweede en derde verdieping, samenvoegen van twee onzelfstandige woningen op de derde verdieping tot één zelfstandige woning, het realiseren van een kelder, een koekoek aan de voorzijde, twee koekoeken aan de achterzijde, een uitbouw op de begane grond, een nieuw trappenhuis en interne constructieve wijzigingen op de begane grond, eerste, tweede en derde verdieping</text:p>
            <text:p text:style-name="common-al">Besluit: verleend</text:p>
            <text:p text:style-name="common-al">Besluit verzonden op: 22-07-2026</text:p>
            <text:p text:style-name="common-al">Zaakadres: Cornelis Anthoniszstraat 19-1 1071VN Amsterdam, Cornelis Anthoniszstraat 19-2 1071VN Amsterdam, Cornelis Anthoniszstraat 19-3A 1071VN Amsterdam, Cornelis Anthoniszstraat 19-3V 1071VN Amsterdam, Cornelis Anthoniszstraat 19-H 1071VN Amsterdam</text:p>
            <text:p text:style-name="common-al">Zaaknummer: Z2026-005733</text:p>
            <text:p text:style-name="common-al">DSO-nummer: 2026020601761</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05733"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2-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851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1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1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33</meta:user-defined>
    <meta:user-defined meta:name="DCTERMS.abstract">wijzigen brandcompartimentering op de begane grond, eerste, tweede en derde verdieping, samenvoegen van twee onzelfstandige woningen op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rleend Cornelis Anthoniszstraat 19-1, 19-2, 19-3A, 19-3V, 19-H, allen postcode 1071VN Amsterdam</meta:user-defined>
    <meta:user-defined meta:name="DCTERMS.W3CDTF/DCTERMS.available">2026-07-27</meta:user-defined>
    <meta:user-defined meta:name="DCTERMS.W3CDTF/OVERHEIDop.jaargang">2026</meta:user-defined>
    <meta:user-defined meta:name="OVERHEIDop.publicationIssue">358512</meta:user-defined>
    <meta:user-defined meta:name="OVERHEIDop.GmbID/DC.identifier">gmb-2026-358512</meta:user-defined>
    <meta:user-defined meta:name="OVERHEIDop.versieInformatie"/>
  </office:meta>
</office:document-meta>
</file>