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J.G. Pinksterstraat 3 9641AX Veendam. Plan voor het wijzigen van de toegang naar de gewelfzo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Plan voor het wijzigen van de toegang naar de gewelfzolder</text:p>
            <text:p text:style-name="common-al">Locatie: J.G. Pinksterstraat 3 9641AX Veendam</text:p>
            <text:p text:style-name="common-al"/>
            <text:p text:style-name="last-al">Datum <text:span text:style-name="nadrukvet">ontvangst</text:span>: 14 juli 2026 (Kenmerk: OMG-2026-028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585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280</meta:user-defined>
    <meta:user-defined meta:name="DCTERMS.abstract">Gemeente - aanvr. beschikking behandelen - Plan voor het wijzigen van de toegang naar de gewelfzolder - J.G. Pinksterstraat 3 9641AX Veendam</meta:user-defined>
    <dc:language>nl</dc:language>
    <meta:user-defined meta:name="OVERHEIDop.locatietype/OVERHEIDop.gebiedsmarkering">Adres</meta:user-defined>
    <meta:user-defined meta:name="DC.title">Ontvangen aanvraag - aanvr. beschikking behandelen, J.G. Pinksterstraat 3 9641AX Veendam. Plan voor het wijzigen van de toegang naar de gewelfzold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510</meta:user-defined>
    <meta:user-defined meta:name="OVERHEIDop.GmbID/DC.identifier">gmb-2026-358510</meta:user-defined>
    <meta:user-defined meta:name="OVERHEIDop.versieInformatie"/>
  </office:meta>
</office:document-meta>
</file>