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realiseren van een kinderdagverblijf en tandartsenpraktijk, Het Oosterveld 7 B, 7544 EG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Zuid</text:p>
            <text:p text:style-name="common-al">Wij hebben op 22 juli 2026 een besluit genomen op de aanvraag met zaaknummer 0153Z2604-0071 voor het realiseren van een kinderdagverblijf en tandartsenpraktijk op de locatie Het Oosterveld 7 B, 7544 EG Enschede.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5847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7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7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4-0071</meta:user-defined>
    <dc:language>nl</dc:language>
    <meta:user-defined meta:name="OVERHEIDop.locatietype/OVERHEIDop.gebiedsmarkering">Punt</meta:user-defined>
    <meta:user-defined meta:name="DC.title">Kennisgeving besluit op aanvraag het realiseren van een kinderdagverblijf en tandartsenpraktijk, Het Oosterveld 7 B, 7544 EG Enschede</meta:user-defined>
    <meta:user-defined meta:name="DCTERMS.W3CDTF/DCTERMS.available">2026-08-05</meta:user-defined>
    <meta:user-defined meta:name="DCTERMS.W3CDTF/OVERHEIDop.jaargang">2026</meta:user-defined>
    <meta:user-defined meta:name="OVERHEIDop.publicationIssue">358479</meta:user-defined>
    <meta:user-defined meta:name="OVERHEIDop.GmbID/DC.identifier">gmb-2026-358479</meta:user-defined>
    <meta:user-defined meta:name="OVERHEIDop.versieInformatie"/>
  </office:meta>
</office:document-meta>
</file>